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tmp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 fo:margin-bottom="0in" fo:line-height="100%"/>
      <style:text-properties style:font-name="Times New Roman" fo:font-weight="bold" style:font-weight-asian="bold" fo:font-size="14pt" style:font-size-asian="14pt" style:font-size-complex="14pt"/>
    </style:style>
    <style:style style:name="P3" style:parent-style-name="Normal" style:family="paragraph">
      <style:paragraph-properties fo:margin-bottom="0in" fo:line-height="100%"/>
      <style:text-properties style:font-name="Times New Roman" fo:font-weight="bold" style:font-weight-asian="bold" fo:font-size="14pt" style:font-size-asian="14pt" style:font-size-complex="14pt"/>
    </style:style>
    <style:style style:name="P4" style:parent-style-name="Normal" style:family="paragraph">
      <style:paragraph-properties fo:text-align="justify"/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6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7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8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9" style:parent-style-name="Normal" style:family="paragraph">
      <style:paragraph-properties fo:text-align="justify"/>
    </style:style>
    <style:style style:name="T10" style:parent-style-name="Zadanifontodlomka" style:family="text"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11" style:parent-style-name="Zadanifontodlomka" style:family="text"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2" style:parent-style-name="Odlomakpopisa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3" style:parent-style-name="Odlomakpopisa" style:list-style-name="LFO1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14" style:parent-style-name="Odlomakpopisa" style:family="paragraph">
      <style:paragraph-properties fo:text-align="justify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15" style:parent-style-name="Odlomakpopisa" style:family="paragraph">
      <style:paragraph-properties fo:text-align="justify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16" style:parent-style-name="Odlomakpopisa" style:family="paragraph">
      <style:paragraph-properties fo:text-align="justify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17" style:parent-style-name="Normal" style:family="paragraph">
      <style:paragraph-properties fo:text-align="justify"/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8" style:parent-style-name="Normal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19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0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1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2" style:parent-style-name="Normal" style:family="paragraph">
      <style:paragraph-properties fo:text-align="justify" fo:margin-bottom="0in" fo:line-height="150%"/>
      <style:text-properties style:font-name="Times New Roman" fo:font-size="12pt" style:font-size-asian="12pt" style:font-size-complex="12pt"/>
    </style:style>
    <style:style style:name="P23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4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5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6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7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8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29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0" style:parent-style-name="Normal" style:family="paragraph">
      <style:paragraph-properties fo:text-align="justify"/>
    </style:style>
    <style:style style:name="T31" style:parent-style-name="Zadanifontodlomka" style:family="text">
      <style:text-properties style:font-name="Times New Roman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1.25351in, 10.93811in, 8.43499in, 6.331in)"/>
    </style:style>
  </office:automatic-styles>
  <office:body>
    <office:text text:use-soft-page-breaks="true">
      <text:p text:style-name="P1"><draw:frame draw:style-name="a0" draw:name="Slika 6" text:anchor-type="as-char" svg:x="0in" svg:y="0in" svg:width="3.03715in" svg:height="1.375in" style:rel-width="scale" style:rel-height="scale"><draw:image xlink:href="media/image1.tmp" xlink:type="simple" xlink:show="embed" xlink:actuate="onLoad"/><svg:title/><svg:desc>MunicipalSOFT</svg:desc></draw:frame></text:p>
      <text:p text:style-name="P2">ZAHTJEV ZA UPIS<text:s/>U PROGRAM PREDŠKOLE</text:p>
      <text:p text:style-name="P3"/>
      <text:p text:style-name="P4">PODACI O DJETETU</text:p>
      <text:p text:style-name="P5">Ime i prezime: _________________________________________________<text:s/></text:p>
      <text:p text:style-name="P6">Datum i mjesto rođenja: <text:s/>________________________________________</text:p>
      <text:p text:style-name="P7"><text:bookmark-start text:name="_Hlk204601241"/>Adresa<text:s/>stanovanja:_____________________________________________</text:p>
      <text:p text:style-name="P8">OIB ___________________________<text:s/></text:p>
      <text:p text:style-name="P9"><text:bookmark-end text:name="_Hlk204601241"/><text:span text:style-name="T10"><text:s/></text:span><text:span text:style-name="T11">RAZVOJNI STATUS DJETETA:</text:span></text:p>
      <text:list text:style-name="LFO1" text:continue-numbering="true">
        <text:list-item>
          <text:p text:style-name="P12">Uredna razvojna linija</text:p>
        </text:list-item>
        <text:list-item>
          <text:p text:style-name="P13">Dijete s teškoćama u razvoju (navedite teškoću)</text:p>
        </text:list-item>
      </text:list>
      <text:p text:style-name="P14">_______________________________________________________</text:p>
      <text:p text:style-name="P15">_______________________________________________________</text:p>
      <text:p text:style-name="P16">_______________________________________________________</text:p>
      <text:p text:style-name="P17">PODACI O RODITELJIMA / SKRBNICIMA</text:p>
      <text:p text:style-name="P18">Ime i prezime majke: ___________________________________________</text:p>
      <text:p text:style-name="P19">Adresa<text:s/>stanovanja:_____________________________________________</text:p>
      <text:p text:style-name="P20">OIB ___________________________<text:s/></text:p>
      <text:p text:style-name="P21">Telefon, mobitel: __________________________ e – mail: _________________________</text:p>
      <text:p text:style-name="P22">Ime i prezime oca: ___________________________________________</text:p>
      <text:p text:style-name="P23">Adresa<text:s/>stanovanja:_____________________________________________</text:p>
      <text:p text:style-name="P24">OIB ___________________________<text:s/></text:p>
      <text:p text:style-name="P25">Telefon, mobitel: __________________________ e – mail: _________________________</text:p>
      <text:p text:style-name="P26"/>
      <text:p text:style-name="P27"/>
      <text:p text:style-name="P28">U Kaptolu, dana ___________________</text:p>
      <text:p text:style-name="P29"/>
      <text:p text:style-name="P30"><text:span text:style-name="T31">Potpis majke________________________ <text:s text:c="19"/>Potpis oca 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2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vona Pečur</meta:initial-creator>
    <dc:creator>Općina Kaptol 1</dc:creator>
    <meta:creation-date>2025-07-28T11:26:00Z</meta:creation-date>
    <dc:date>2025-07-28T11:42:00Z</dc:date>
    <meta:print-date>2025-07-28T11:42:00Z</meta:print-date>
    <meta:template xlink:href="Normal" xlink:type="simple"/>
    <meta:editing-cycles>4</meta:editing-cycles>
    <meta:editing-duration>PT60S</meta:editing-duration>
    <meta:document-statistic meta:page-count="1" meta:paragraph-count="2" meta:word-count="178" meta:character-count="1196" meta:row-count="8" meta:non-whitespace-character-count="1020"/>
  </office:meta>
</office:document-meta>
</file>